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153000001C337B6C5C8.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roman" style:font-pitch="variable"/>
    <style:font-face style:name="Calibri1" svg:font-family="Calibri" style:font-family-generic="system"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system" style:font-pitch="variable"/>
  </office:font-face-decls>
  <office:automatic-styles>
    <style:style style:name="P1" style:family="paragraph" style:parent-style-name="No_20_Spacing" style:master-page-name="Standard">
      <style:paragraph-properties fo:line-height="100%" fo:text-align="center" style:justify-single-word="false" style:page-number="auto"/>
      <style:text-properties fo:color="#000000" loext:opacity="100%" fo:font-size="12pt" fo:font-weight="normal" style:font-size-asian="12pt" style:font-weight-asian="normal" style:font-size-complex="12pt" style:font-weight-complex="normal"/>
    </style:style>
    <style:style style:name="P2" style:family="paragraph" style:parent-style-name="No_20_Spacing">
      <style:paragraph-properties fo:line-height="100%" fo:text-align="center" style:justify-single-word="false"/>
      <style:text-properties fo:color="#000000" loext:opacity="100%" fo:font-size="12pt" fo:font-weight="normal" style:font-size-asian="12pt" style:font-weight-asian="normal" style:font-size-complex="12pt" style:font-weight-complex="normal"/>
    </style:style>
    <style:style style:name="P3" style:family="paragraph" style:parent-style-name="No_20_Spacing">
      <style:paragraph-properties fo:line-height="100%" fo:text-align="center" style:justify-single-word="false"/>
    </style:style>
    <style:style style:name="P4" style:family="paragraph" style:parent-style-name="No_20_Spacing">
      <style:paragraph-properties fo:line-height="100%"/>
      <style:text-properties fo:color="#000000" loext:opacity="100%" fo:font-size="12pt" fo:font-weight="normal" style:font-size-asian="12pt" style:font-weight-asian="normal" style:font-size-complex="12pt" style:font-weight-complex="normal"/>
    </style:style>
    <style:style style:name="P5" style:family="paragraph" style:parent-style-name="No_20_Spacing">
      <style:paragraph-properties fo:line-height="100%" fo:text-align="start" style:justify-single-word="false"/>
      <style:text-properties fo:color="#000000" loext:opacity="100%" fo:font-size="12pt" fo:font-weight="normal" style:font-size-asian="12pt" style:font-weight-asian="normal" style:font-size-complex="12pt" style:font-weight-complex="normal"/>
    </style:style>
    <style:style style:name="P6" style:family="paragraph" style:parent-style-name="No_20_Spacing">
      <style:paragraph-properties fo:line-height="100%" fo:text-align="start" style:justify-single-word="false"/>
    </style:style>
    <style:style style:name="P7" style:family="paragraph" style:parent-style-name="Standard">
      <style:paragraph-properties fo:margin-top="0cm" fo:margin-bottom="0cm" style:contextual-spacing="false" fo:line-height="100%" fo:text-align="justify" style:justify-single-word="false"/>
      <style:text-properties fo:color="#000000" loext:opacity="100%" fo:font-size="12pt" fo:font-weight="normal" style:font-size-asian="12pt" style:font-weight-asian="normal" style:font-name-complex="Calibri1" style:font-size-complex="12pt" style:font-weight-complex="normal"/>
    </style:style>
    <style:style style:name="P8" style:family="paragraph" style:parent-style-name="No_20_Spacing">
      <style:paragraph-properties fo:line-height="100%" fo:text-align="justify" style:justify-single-word="false"/>
      <style:text-properties fo:color="#000000" loext:opacity="100%" fo:font-size="12pt" fo:font-weight="normal" style:font-size-asian="12pt" style:font-weight-asian="normal" style:font-size-complex="12pt" style:font-weight-complex="normal"/>
    </style:style>
    <style:style style:name="P9" style:family="paragraph" style:parent-style-name="Standard">
      <style:paragraph-properties fo:margin-top="0cm" fo:margin-bottom="0cm" style:contextual-spacing="false" fo:line-height="100%" fo:text-align="justify" style:justify-single-word="false"/>
      <style:text-properties fo:color="#000000" loext:opacity="100%" fo:font-size="12pt" fo:font-weight="normal" style:font-size-asian="12pt" style:font-weight-asian="normal" style:font-size-complex="12pt" style:font-weight-complex="normal"/>
    </style:style>
    <style:style style:name="P10" style:family="paragraph" style:parent-style-name="Text_20_body">
      <style:paragraph-properties fo:line-height="100%" fo:text-align="justify" style:justify-single-word="false"/>
    </style:style>
    <style:style style:name="P11" style:family="paragraph" style:parent-style-name="Text_20_body">
      <style:paragraph-properties fo:line-height="100%" fo:text-align="justify" style:justify-single-word="false"/>
      <style:text-properties fo:color="#000000" loext:opacity="100%" fo:font-size="12pt" fo:font-weight="normal" style:font-size-asian="12pt" style:font-weight-asian="normal" style:font-size-complex="12pt" style:font-weight-complex="normal"/>
    </style:style>
    <style:style style:name="P12" style:family="paragraph" style:parent-style-name="Text_20_body">
      <style:paragraph-properties fo:line-height="100%" fo:text-align="justify" style:justify-single-word="false" fo:orphans="2" fo:widows="2" style:writing-mode="lr-tb"/>
    </style:style>
    <style:style style:name="P13" style:family="paragraph" style:parent-style-name="Standard">
      <style:paragraph-properties fo:line-height="100%" fo:text-align="justify" style:justify-single-word="false"/>
      <style:text-properties fo:color="#000000" loext:opacity="100%" fo:font-size="12pt" fo:font-weight="normal" style:font-size-asian="12pt" style:font-weight-asian="normal" style:font-size-complex="12pt" style:font-weight-complex="normal"/>
    </style:style>
    <style:style style:name="P14" style:family="paragraph">
      <loext:graphic-properties draw:fill="solid" draw:fill-color="#ffffff"/>
      <style:paragraph-properties fo:text-align="center"/>
      <style:text-properties fo:font-size="18pt"/>
    </style:style>
    <style:style style:name="T1" style:family="text">
      <style:text-properties fo:color="#000000" loext:opacity="100%" fo:font-size="12pt" fo:font-weight="normal" style:font-size-asian="12pt" style:font-weight-asian="normal" style:font-size-complex="12pt" style:font-weight-complex="normal"/>
    </style:style>
    <style:style style:name="T2" style:family="text">
      <style:text-properties style:font-name-complex="Calibri1"/>
    </style:style>
    <style:style style:name="T3" style:family="text">
      <style:text-properties fo:color="#000000" loext:opacity="100%" fo:font-size="12pt" fo:font-weight="normal" style:font-name-asian="Times New Roman" style:font-size-asian="12pt" style:font-weight-asian="normal" style:font-size-complex="12pt" style:font-weight-complex="normal"/>
    </style:style>
    <style:style style:name="gr1" style:family="graphic">
      <style:graphic-properties draw:stroke="none" svg:stroke-width="0.026cm" draw:stroke-linejoin="miter" draw:fill="solid" draw:fill-color="#ffffff"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005cm, -0.005cm, -0.005cm, -0.005cm)" draw:image-opacity="100%" style:mirror="none" loext:decorative="false" style:run-through="background" style:vertical-pos="from-top" style:vertical-rel="page"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text:anchor-type="page" text:anchor-page-number="1" draw:z-index="0" draw:name="Picture 3" draw:style-name="gr1" draw:text-style-name="P14" svg:width="3.904cm" svg:height="5.213cm" svg:x="8.839cm" svg:y="0.427cm">
        <draw:image xlink:href="Pictures/1000000100000153000001C337B6C5C8.png" xlink:type="simple" xlink:show="embed" xlink:actuate="onLoad" draw:mime-type="image/png">
          <text:p/>
        </draw:image>
      </draw:frame>
      <text:p text:style-name="P1"/>
      <text:p text:style-name="P2"/>
      <text:p text:style-name="P2"/>
      <text:p text:style-name="P2"/>
      <text:p text:style-name="P2"/>
      <text:p text:style-name="P2"/>
      <text:p text:style-name="P2"/>
      <text:p text:style-name="P2"/>
      <text:p text:style-name="P3"><text:span text:style-name="T1">Déclaration de la délégation </text:span><text:span text:style-name="caps"><text:span text:style-name="T1">FSU</text:span></text:span><text:span text:style-name="T1">,</text:span></text:p>
      <text:p text:style-name="P2">Comité Social d’Administration départemental</text:p>
      <text:p text:style-name="P3"><text:span text:style-name="caps"><text:span text:style-name="T1">du</text:span></text:span><text:span text:style-name="T1"> 8 septembre 2026</text:span></text:p>
      <text:p text:style-name="P4"/>
      <text:p text:style-name="P5"><text:tab/><text:tab/>Monsieur le Directeur Académique des Services de l’Éducation Nationale, </text:p>
      <text:p text:style-name="P6"><text:span text:style-name="T1"><text:tab/><text:tab/>Mesdames et messieurs les membres du </text:span><text:span text:style-name="caps"><text:span text:style-name="T1">CSA</text:span></text:span><text:span text:style-name="T1">,</text:span></text:p>
      <text:p text:style-name="P7"/>
      <text:p text:style-name="P7">La victoire de l'AFD dans le Land allemand de Saxe-Anhalt où ce parti d’extrême droite annonce vouloir modifier les manuels d'histoire en minorant la place de la seconde guerre mondiale est un signe particulièrement inquiétant dans la perspective de la prochaine élection présidentielle française.</text:p>
      <text:p text:style-name="P8">Cette élection fait déjà la une de tous les médias : décompte des candidats, modalités de départages entre prétendants du même camp politique, premières annonces fracassantes en guise de programme... mais si les enjeux de cette élection sont immenses, n’enjambons pas les sept prochains mois ! </text:p>
      <text:p text:style-name="P8"/>
      <text:p text:style-name="P7">L’enchaînement des catastrophes climatiques ces dernières semaines, la menace de voir l’extrême droite arriver au pouvoir évoquée précédemment, l’état des services publics notamment l’École, sans compter le climat international toujours incertain, peuvent donner un côté plombant à cette reprise. L’année, qui est devant, semble vertigineuse. Pour autant, sans tomber dans un optimisme béat, un coup d’œil dans le rétroviseur sur l’année 2025/2026 montre que tout n’est jamais joué d’avance.</text:p>
      <text:p text:style-name="P7"/>
      <text:p text:style-name="P7">L’an dernier, la FSU a obtenu dans le second degré la fin des groupes de niveau, l’ouverture de discussions pour la création d’un statut d’AESH, a gagné le rétablissement de 438 emplois d’enseignants en comité social d'administration ministériel, ou encore l’annulation de 195 suppressions d’emplois d’AED et quelques consignes de protection lors de la canicule. Ces avancées, comme d’autres, au niveau national ou local, ne sont pas suffisantes mais elles montrent que l’action collective n’est pas vaine. Elles sont possibles grâce aux luttes et aux interventions pugnaces auprès de l’administration. </text:p>
      <text:p text:style-name="P7"/>
      <text:p text:style-name="P9"><text:span text:style-name="T2">Mais revenons à ce qui nous préoccupe ce jour : la rentrée scolaire. Cette année scolaire, la FSU pèsera une nouvelle fois de tout son poids sur l’élaboration du budget, mais aussi œuvrera à conforter sa position chez les personnels lors des élections professionnelles, ou encore combattra la mise en place de mesures régressives. Malheureusement les choix budgétaires, pour l’Ecole, d’un gouvernement bien décidé à poursuivre sa cure d’austérité, risquent d’achever l’asphyxie des services publics. Avec l’inflation et la flambée des prix notamment du carburant, la situation salariale des agents de la Fonction Publique, déjà critique, est devenue intenable. Malgré des affirmations hasardeuses sur le niveau de rémunération des enseignants, les prises de positions des candidats à l’élection présidentielle sur la hausse des salaires dans l’Education Nationale montrent bien l’urgence à agir dans ce domaine. <text:s/>Pour la revalorisation de nos salaires, mais aussi des pensions, pour notre pouvoir d’achat et de meilleures conditions de travail, la FSU appelle à la mobilisation le 29 septembre.</text:span></text:p>
      <text:p text:style-name="P7"/>
      <text:p text:style-name="P7"/>
      <text:p text:style-name="P7"><text:soft-page-break/>Dans le second degré, de nombreux désagréments ont été observés en ce début d’année du fait des piratages informatiques et des mesures qu’ils ont engendré, des collègues rencontrent encore des difficultés à utiliser les outils numériques institutionnelles. Encore cette année le téléphone portable est un des sujets de la rentrée et c’est au lycée qu’il est maintenant interdit. Sans juger de l’intérêt d’une telle mesure, on observe qu’elle doit être appliquée sans moyens supplémentaires (personnels de vie scolaire, casiers, pochettes, …) et qu’il est compliqué de la mettre en place (disparition des carnets de liaison et des agendas avec l’utilisation constante de Pronote, utilisations pédagogiques, ...). </text:p>
      <text:p text:style-name="P7">Ces décisions prises tardivement ne permettent pas leur mise en place dans des conditions correctes.</text:p>
      <text:p text:style-name="P7"/>
      <text:p text:style-name="P7">Contrairement à ce que peut afficher le ministère les conditions de cette rentrée sont loin d'être optimales, même si dans notre département, nous sommes heureux de constater que des moyens ont été rendus, ce qui a pu sensiblement améliorer les situations.</text:p>
      <text:p text:style-name="P7"/>
      <text:p text:style-name="P10"><text:span text:style-name="T1">Cette rentrée est une nouvelle fois marquée par un </text:span><text:span text:style-name="Strong_20_Emphasis"><text:span text:style-name="T1">manque criant de moyens dans le premier degré</text:span></text:span><text:span text:style-name="T1">.</text:span></text:p>
      <text:p text:style-name="P11">La baisse démographique aurait pourtant pu être l’occasion d’améliorer les conditions d’apprentissage et de travail : diminuer les effectifs, renforcer le remplacement, accompagner davantage les élèves à besoins particuliers…</text:p>
      <text:p text:style-name="P10"><text:span text:style-name="T1">Mais nous constatons au contraire des </text:span><text:span text:style-name="Strong_20_Emphasis"><text:span text:style-name="T1">fermetures de classes</text:span></text:span><text:span text:style-name="T1">, parfois dans des écoles qui auraient dû pouvoir bénéficier de ces évolutions démographiques pour améliorer leurs conditions de fonctionnement.</text:span></text:p>
      <text:p text:style-name="P10"><text:span text:style-name="T1">Pour la FSU, la baisse du nombre d'élèves ne doit pas être synonyme de baisse des moyens. </text:span><text:span text:style-name="Strong_20_Emphasis"><text:span text:style-name="T1">Elle doit être mise au service de l'École et des personnels.</text:span></text:span></text:p>
      <text:p text:style-name="P10"><text:span text:style-name="T1">Cette rentrée a également été marquée par une </text:span><text:span text:style-name="Strong_20_Emphasis"><text:span text:style-name="T1">gestion particulièrement </text:span></text:span><text:span text:style-name="Strong_20_Emphasis"><text:span text:style-name="T1">compliquée </text:span></text:span><text:span text:style-name="Strong_20_Emphasis"><text:span text:style-name="T1">du mouvement 2026 </text:span></text:span><text:span text:style-name="Strong_20_Emphasis"><text:span text:style-name="T1">notamment de la phase d'ajustement</text:span></text:span><text:span text:style-name="T1">. De nombreux collègues nous ont fait part de leur incompréhension et surtout d'un </text:span><text:span text:style-name="Strong_20_Emphasis"><text:span text:style-name="T1">sentiment de manque d'équité dans le traitement des situations</text:span></text:span><text:span text:style-name="T1">.</text:span></text:p>
      <text:p text:style-name="P10"><text:span text:style-name="T1">Nous demandons que la transparence et l'équité soient au cœur des opérations de mouvement. Derrière une affectation, il y a des collègues, leur vie professionnelle et personnelle. </text:span><text:span text:style-name="Strong_20_Emphasis"><text:span text:style-name="T1">La confiance dans les règles et leur application est indispensable.</text:span></text:span></text:p>
      <text:p text:style-name="P10"><text:span text:style-name="T1">Autre sujet particulièrement préoccupant : </text:span><text:span text:style-name="Strong_20_Emphasis"><text:span text:style-name="T1">le remplacement</text:span></text:span><text:span text:style-name="T1">.</text:span></text:p>
      <text:p text:style-name="P11">Les collègues remplaçants sont trop souvent déplacés au gré des urgences, parfois très loin de leur secteur, avec des changements de dernière minute. Cette gestion à flux tendu n'est satisfaisante ni pour les remplaçants, ni pour les écoles, ni pour les élèves. La FSU met en garde sur la fusion des remplaçants, et s'inquiète de l'efficience réelle de cette réforme</text:p>
      <text:p text:style-name="P10"><text:span text:style-name="T1">Nous demandons </text:span><text:span text:style-name="Strong_20_Emphasis"><text:span text:style-name="T1">des moyens de remplacement à la hauteur des besoins</text:span></text:span><text:span text:style-name="T1"> et une gestion qui respecte davantage les personnels.</text:span></text:p>
      <text:p text:style-name="P10"><text:span text:style-name="T1">La canicule de cet été a, elle aussi, révélé les difficultés de nos écoles face aux épisodes de chaleur extrême. </text:span><text:span text:style-name="Strong_20_Emphasis"><text:span text:style-name="T1">Des écoles vides d'élèves mais remplies d'enseignants</text:span></text:span><text:span text:style-name="T1"> : ces situations ubuesques ne peuvent pas devenir la norme.</text:span></text:p>
      <text:p text:style-name="P10"><text:span text:style-name="T1">Nous demandons donc la mise en place d'un </text:span><text:span text:style-name="Strong_20_Emphasis"><text:span text:style-name="T1">groupe de travail sur la gestion des prochaines crises climatiques</text:span></text:span><text:span text:style-name="T1">, afin de définir clairement les rôles de chacun, les procédures et les responsabilités. Il faut anticiper plutôt que laisser les équipes gérer seules, dans l'urgence, des situations inédites.</text:span></text:p>
      <text:p text:style-name="P10"><text:span text:style-name="T1">Cette question renvoie également à celle du </text:span><text:span text:style-name="Strong_20_Emphasis"><text:span text:style-name="T1">bâti scolaire</text:span></text:span><text:span text:style-name="T1">. Locaux mal isolés, salles surchauffées, ventilation insuffisante : </text:span><text:span text:style-name="T1">l'adaptation des écoles et tous les locaux accueillant du public scolaire</text:span><text:span text:style-name="T1">, aux nouvelles conditions climatiques devient une urgence.</text:span></text:p>
      <text:p text:style-name="P11"><text:soft-page-break/>Concernant les directions d'écoles, les collègues directrices ou directeurs sont déjà sous l'eau et nous font part d'une surcharge administrative dès le mois de septembre. Est-ce judicieux de rentrer dans le processus des évaluations d'école dès la rentrée ? </text:p>
      <text:p text:style-name="P10"><text:span text:style-name="Strong_20_Emphasis"><text:span text:style-name="T1">La question de l’école inclusive reste également préoccupante.</text:span></text:span><text:span text:style-name="T1"> Des élèves bénéficiant d’une notification d’accompagnement n’ont toujours pas, à cette rentrée, les moyens humains auxquels ils ont droit. Derrière ces notifications non pourvues, ce sont des élèves et des équipes qui se retrouvent en difficulté.</text:span></text:p>
      <text:p text:style-name="P12"><text:span text:style-name="Strong_20_Emphasis"><text:span text:style-name="T3">L’inclusion ne peut pas reposer sur la bonne volonté des enseignants et des AESH.</text:span></text:span><text:span text:style-name="T3"> Lorsque des accompagnements sont notifiés, ils doivent pouvoir être effectivement mis en œuvre.</text:span></text:p>
      <text:p text:style-name="P11"/>
      <text:p text:style-name="P10"><text:span text:style-name="T1">Tous ces sujets ont un point commun : </text:span><text:span text:style-name="Strong_20_Emphasis"><text:span text:style-name="T1">on demande toujours davantage aux personnels, avec toujours moins de moyens.</text:span></text:span></text:p>
      <text:p text:style-name="P10"><text:span text:style-name="T1">La FSU demande donc que les moyens liés à la baisse démographique soient utilisés pour </text:span><text:span text:style-name="Strong_20_Emphasis"><text:span text:style-name="T1">améliorer réellement les conditions de travail et d'apprentissage</text:span></text:span><text:span text:style-name="T1">, et non pour poursuivre une logique purement comptable.</text:span></text:p>
      <text:p text:style-name="P10"><text:span text:style-name="Strong_20_Emphasis"><text:span text:style-name="T1">Les personnels du premier degré ne peuvent pas être la variable d'ajustement permanente de l'École publique.</text:span></text:span></text:p>
      <text:p text:style-name="P10"><text:span text:style-name="T1">Nous continuerons donc à porter ici les revendications des écoles et des personnels, avec une exigence simple : </text:span><text:span text:style-name="Strong_20_Emphasis"><text:span text:style-name="T1">des moyens à la hauteur des besoins du service public d'éducation.</text:span></text:span></text:p>
      <text:p text:style-name="P10"><text:span text:style-name="Strong_20_Emphasis"><text:span text:style-name="T1"/></text:span></text:p>
      <text:p text:style-name="P1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roman" style:font-pitch="variable"/>
    <style:font-face style:name="Calibri1" svg:font-family="Calibri" style:font-family-generic="system"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true"/>
      <style:paragraph-properties fo:line-height="115%" style:text-autospace="ideograph-alpha" style:line-break="strict" loext:tab-stop-distance="0cm" style:font-independent-line-spacing="false">
        <style:tab-stops/>
      </style:paragraph-properties>
      <style:text-properties style:use-window-font-color="true" loext:opacity="0%" style:font-name="Calibri" fo:font-size="11pt" fo:language="fr" fo:country="FR" style:font-name-asian="SimSun" style:font-size-asian="11pt" style:language-asian="en" style:country-asian="US" style:font-name-complex="Tahoma" style:font-size-complex="11pt" style:language-complex="ar" style:country-complex="SA"/>
    </style:default-style>
    <style:default-style style:family="paragraph">
      <style:paragraph-properties fo:margin-top="0cm" fo:margin-bottom="0.353cm" style:contextual-spacing="false" fo:line-height="115%"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Calibri" fo:font-size="11pt" fo:language="fr" fo:country="FR" style:font-name-asian="SimSun"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loext:opacity="0%" style:font-name-asian="Times New Roman" style:font-family-asian="'Times New Roman'" style:font-family-generic-asian="system" style:font-pitch-asian="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style:style style:name="No_20_Spacing" style:display-name="No Spacing" style:family="paragraph" style:default-outline-level="" style:list-style-name="">
      <style:paragraph-properties fo:margin-top="0cm" fo:margin-bottom="0cm" style:contextual-spacing="false" fo:line-height="100%" fo:orphans="2" fo:widows="2" fo:hyphenation-ladder-count="no-limit" fo:hyphenation-keep="auto" loext:hyphenation-keep-type="column" loext:hyphenation-keep-line="false" style:writing-mode="lr-tb"/>
      <style:text-properties style:use-window-font-color="true" loext:opacity="0%" style:font-name="Calibri" fo:font-family="Calibri" style:font-family-generic="roman" style:font-pitch="variable" style:font-name-asian="Calibri1" style:font-family-asian="Calibri" style:font-family-generic-asian="system" style:font-pitch-asian="variable" style:language-asian="zh" style:country-asian="CN" style:font-name-complex="Calibri1" style:font-family-complex="Calibri" style:font-family-generic-complex="system" style:font-pitch-complex="variable" fo:hyphenate="fals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caps" style:family="text" style:parent-style-name="Default_20_Paragraph_20_Font"/>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6cm" fo:margin-bottom="1.6cm" fo:margin-left="1.6cm" fo:margin-right="1.6cm" style:writing-mode="lr-tb" style:layout-grid-color="#c0c0c0" style:layout-grid-lines="41"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Laurence</meta:initial-creator>
    <meta:editing-cycles>16</meta:editing-cycles>
    <meta:creation-date>2026-09-04T13:15:00</meta:creation-date>
    <dc:date>2026-09-08T11:43:39.477169600</dc:date>
    <meta:editing-duration>PT1H53M19S</meta:editing-duration>
    <meta:generator>LibreOffice/26.2.5.2$Windows_X86_64 LibreOffice_project/cd7284b4cbbfeb507e630c1aac019f4157393acb</meta:generator>
    <meta:document-statistic meta:table-count="0" meta:image-count="0" meta:object-count="0" meta:page-count="3" meta:paragraph-count="32" meta:word-count="1193" meta:character-count="7944" meta:non-whitespace-character-count="677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